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Thumbnails/thumbnail.png" manifest:media-type="image/png"/>
  <manifest:file-entry manifest:full-path="meta.xml" manifest:media-type="text/xml"/>
  <manifest:file-entry manifest:full-path="Pictures/10000201000002AF000002E78A516CD2C064B239.png" manifest:media-type="image/png"/>
  <manifest:file-entry manifest:full-path="Pictures/10000000000004B0000004B0ED79EE5C91A1A2CD.jpg" manifest:media-type="image/jpe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K Lemon Yellow Sun" svg:font-family="'DK Lemon Yellow Sun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11.546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draw:textarea-vertical-align="middle" fo:min-height="13.813cm"/>
    </style:style>
    <style:style style:name="gr3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svg:stroke-color="#000000" draw:fill="none" draw:fill-color="#ffffff" draw:textarea-vertical-align="middle" fo:min-height="3.235cm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margin-top="1.2cm" fo:margin-bottom="0.6cm" fo:text-align="center"/>
    </style:style>
    <style:style style:name="P3" style:family="paragraph">
      <style:paragraph-properties fo:margin-top="1.2cm" fo:margin-bottom="0.6cm"/>
    </style:style>
    <style:style style:name="P4" style:family="paragraph">
      <loext:graphic-properties draw:fill="none" draw:fill-color="#ffffff"/>
      <style:paragraph-properties fo:margin-top="1.2cm" fo:margin-bottom="0.6cm" fo:text-align="center"/>
    </style:style>
    <style:style style:name="P5" style:family="paragraph">
      <style:paragraph-properties fo:text-align="center"/>
    </style:style>
    <style:style style:name="P6" style:family="paragraph">
      <loext:graphic-properties draw:fill="none" draw:fill-color="#ffffff"/>
      <style:paragraph-properties fo:text-align="center"/>
      <style:text-properties style:font-name="DK Lemon Yellow Sun"/>
    </style:style>
    <style:style style:name="T1" style:family="text">
      <style:text-properties style:font-name="DK Lemon Yellow Sun" fo:font-size="105.599998474121pt" style:font-size-asian="105.599998474121pt" style:font-size-complex="105.599998474121pt"/>
    </style:style>
    <style:style style:name="T2" style:family="text">
      <style:text-properties style:font-name="DK Lemon Yellow Sun" fo:font-size="72pt" style:font-size-asian="72pt" style:font-size-complex="72pt"/>
    </style:style>
    <style:style style:name="T3" style:family="text">
      <style:text-properties style:font-name="DK Lemon Yellow Sun" fo:font-size="54pt" style:font-size-asian="54pt" style:font-size-complex="54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29.7cm" svg:height="21cm" svg:x="0cm" svg:y="0cm">
          <draw:image xlink:href="Pictures/10000000000004B0000004B0ED79EE5C91A1A2CD.jpg" xlink:type="simple" xlink:show="embed" xlink:actuate="onLoad">
            <text:p/>
          </draw:image>
        </draw:frame>
        <draw:frame draw:style-name="gr2" draw:text-style-name="P4" draw:layer="layout" svg:width="29cm" svg:height="14.063cm" svg:x="0.5cm" svg:y="4.437cm">
          <draw:text-box>
            <text:p text:style-name="P2"><text:span text:style-name="T1">Classe de xxxx</text:span></text:p>
            <text:p text:style-name="P2"><text:span text:style-name="T1"/></text:p>
            <text:p text:style-name="P2"><text:span text:style-name="T2">Nom de l’enseignant</text:span></text:p>
            <text:p text:style-name="P3"/>
          </draw:text-box>
        </draw:frame>
        <draw:frame draw:style-name="gr3" draw:text-style-name="P1" draw:layer="layout" svg:width="6.102cm" svg:height="6.6cm" svg:x="0.698cm" svg:y="13.6cm">
          <draw:image xlink:href="Pictures/10000201000002AF000002E78A516CD2C064B239.png" xlink:type="simple" xlink:show="embed" xlink:actuate="onLoad">
            <text:p/>
          </draw:image>
        </draw:frame>
        <draw:frame draw:style-name="gr4" draw:text-style-name="P6" draw:layer="layout" svg:width="5.251cm" svg:height="3.485cm" draw:transform="rotate (0.242775298952411) translate (0.8cm 15.762cm)">
          <draw:text-box>
            <text:p text:style-name="P5"><text:span text:style-name="T3">2018</text:span></text:p>
            <text:p text:style-name="P5"><text:span text:style-name="T3">2019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K Lemon Yellow Sun" svg:font-family="'DK Lemon Yellow Sun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fr" fo:country="FR" style:font-name-asian="Tahoma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6-03T20:44:25.037564469</meta:creation-date>
    <dc:date>2018-08-23T20:41:22.885884787</dc:date>
    <meta:editing-duration>PT21H25M20S</meta:editing-duration>
    <meta:editing-cycles>2</meta:editing-cycles>
    <meta:generator>LibreOffice/5.4.4.2$MacOSX_X86_64 LibreOffice_project/2524958677847fb3bb44820e40380acbe820f960</meta:generator>
    <meta:document-statistic meta:object-count="4"/>
  </office:meta>
</office:document-meta>
</file>